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5">01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Ремен (клинасти каиш)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7">14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5">01.07.</text:span><text:span text:style-name="T15"> до <text:s/></text:span><text:span text:style-name="T15">07.07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5857552097662948322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647627051432206129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4</meta:editing-cycles>
    <meta:print-date>2026-06-22T13:25:26.05</meta:print-date>
    <meta:creation-date>2023-02-02T10:19:00</meta:creation-date>
    <dc:date>2026-07-01T10:48:41.58</dc:date>
    <meta:editing-duration>P1DT43M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9" meta:character-count="295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